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0d96fd" officeooo:paragraph-rsid="000d96fd"/>
    </style:style>
    <style:style style:name="P2" style:family="paragraph" style:parent-style-name="Standard">
      <style:text-properties officeooo:rsid="000d96fd"/>
    </style:style>
    <style:style style:name="T1" style:family="text">
      <style:text-properties officeooo:rsid="000d96f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a xlink:type="simple" xlink:href="https://www.trevlix.sk/" text:style-name="Internet_20_link" text:visited-style-name="Visited_20_Internet_20_Link">Online rezervačný systém ubytovania Trevlix</text:a> vám okrem kompletnej ponuky funkcií pre správu ubytovacieho zariadenia ponúka aj možnosť napojenia na rôzne ubytovacie katalógy a iné online rezervačné kanály.</text:p>
      <text:p text:style-name="P2"/>
      <text:p text:style-name="P2">Za nízkonákladovú cenu získate systém s online rezerváciami pre váš web, kalendár rezervácií, knihu hostí, účet izby, podporu kupónov, online check-in, evidenciu upratovania a závad, manažérske štatistiky, automatické správy hosťom, automatické hlásenie pobytu cudzincov a možnosť pokročilých funkcií ako Channel manager pre automatickú synchronizáciu obsadenosti v mnohých katalógoch súčasne, Platobná brána, Doklady – účtovníctvo, Pobytové balíčky, Zámkové systémy pre samoobslužné ubytovanie.</text:p>
      <text:p text:style-name="P2"/>
      <text:p text:style-name="P2">Viac informácií nájdete na <text:a xlink:type="simple" xlink:href="http://www.trevlix.sk/" text:style-name="Internet_20_link" text:visited-style-name="Visited_20_Internet_20_Link">www.trevlix.sk</text:a>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5-23T22:05:48.743000000</meta:creation-date>
    <dc:date>2024-05-23T22:21:10.754000000</dc:date>
    <meta:editing-duration>PT4M27S</meta:editing-duration>
    <meta:editing-cycles>2</meta:editing-cycles>
    <meta:generator>LibreOffice/24.2.1.2$Windows_X86_64 LibreOffice_project/db4def46b0453cc22e2d0305797cf981b68ef5ac</meta:generator>
    <meta:document-statistic meta:table-count="0" meta:image-count="0" meta:object-count="0" meta:page-count="1" meta:paragraph-count="3" meta:word-count="92" meta:character-count="740" meta:non-whitespace-character-count="649"/>
  </office:meta>
</office:document-meta>
</file>